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правильно-выбрать-продукты-к-масленице"/>Как правильно выбрать продукты к Масленице<text:bookmark-end text:name="как-правильно-выбрать-продукты-к-масленице"/></text:h>
      <text:p text:style-name="First_20_paragraph">05.03.2021</text:p>
      <text:p text:style-name="Text_20_body">В преддверии масленичной недели с 8 по 14 марта Роспотребнадзор напоминает, как правильно выбрать продукты к Масленице.</text:p>
      <text:p text:style-name="Text_20_body">Для многих праздничных блюд, блинов, вареников, сырников, пирогов с начинкой и без нее, общим продуктом является мука. Обязательно нужно просеивать муку перед замесом теста, это обогатит ее кислородом, а также предотвратит возможное попадание мучных вредителей в кулинарный продукт.</text:p>
      <text:p text:style-name="Text_20_body">При выборе творога и сметаны надо обратить внимание на условия их хранения и маркировку. Температура хранения не должна быть выше +6°С. В составе творога и сметаны не должно быть ничего, кроме молока и закваски. Нельзя покупать молочные продукты с истекшим сроком годности.</text:p>
      <text:p text:style-name="Text_20_body">Замороженные ягоды не должны быть слипшимися в один ледяной кусок – это свидетельствует о неоднократном размораживании и замораживании продукта в процессе хранения, что приводит к микробиологической порче ягод и потере витаминов. Если ягоды продаются в режиме самообслуживания возможно попадание на них вредных микроорганизмов.</text:p>
      <text:p text:style-name="Text_20_body">Мясо важно не покупать у случайных лиц, в местах несанкционированной торговли, с автомашин вдоль дорог. В этих случаях есть риск приобрести мясо больных или павших животных. Любые блюда из мяса необходимо подвергать достаточной термической обработке, чтобы избавить его от микрофлоры, вызывающей кишечные инфекции.</text:p>
      <text:p text:style-name="Text_20_body"><text:span text:style-name="T1">Масленица – один из самых древних праздников славянских стран. Масленица всегда начинается за восемь недель до Пасхи. В 2021 году проводы зимы пройдут 14 марта.</text:span></text:p>
      <text:p text:style-name="Text_20_body"><text:span text:style-name="T1">Традиция наедаться в Масленицу связана с началом Великого поста. Русские обязательно готовят блины и лепёшки, белорусы и украинцы — вареники и сырники, болгары – пироги с начинками (баницы).</text:span></text:p>
      <text:p text:style-name="Text_20_body"><text:line-break/></text:p>
      <text:p text:style-name="Text_20_body">Адрес страницы: <text:a xlink:type="simple" xlink:href="http://mosds.mos.ru/presscenter/news/detail/9762996.html" office:name=""><text:span text:style-name="Definition">http://mosds.mos.ru/presscenter/news/detail/9762996.html</text:span></text:a></text:p>
      <text:p text:style-name="Text_20_body"><text:a xlink:type="simple" xlink:href="http://mosds.mos.ru" office:name=""><text:span text:style-name="Definition">ГКУ города Москвы «Центр гуманитарного и делового сотрудничества с соотечественниками за рубежом - Московский дом соотечественник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08:45:45Z</meta:creation-date>
    <dc:date>2023-06-15T08:45:45Z</dc:date>
  </office:meta>
</office:document-meta>
</file>