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течественники-в-португалии-сформировали-новый-состав-координационного-совета"/>Соотечественники в Португалии сформировали новый состав Координационного совета<text:bookmark-end text:name="соотечественники-в-португалии-сформировали-новый-состав-координационного-совета"/></text:h>
      <text:p text:style-name="First_20_paragraph">23.09.2019</text:p>
      <text:p text:style-name="Text_20_body">21 сентября в Лиссабоне состоялась очередная отчетно-выборная конференция Координационного совета организаций российских соотечественников (КСОРС) в Португалии.</text:p>
      <text:p text:style-name="Text_20_body">С учетом важности этого мероприятия для интересов всей российской диаспоры в Португалии в нем приняли участие представители руководства Департамента по работе с соотечественниками (ДРС) МИД России и директор Московского дома соотечественника (МДС) П.В.Гладков.</text:p>
      <text:p text:style-name="Text_20_body">Участников конференции приветствовали Посол России в Португалии М.Л.Камынин, руководитель представительства Россотрудничества в Португалии В.А. Лузгин, сотрудник ДРС С.А. Пшеничный и глава МДС П.В.Гладков.</text:p>
      <text:p text:style-name="Text_20_body">Делегаты форума выступили по актуальным вопросам и представили опыт общественной деятельности соотечественников в Португалии.</text:p>
      <text:p text:style-name="Text_20_body">Состоялась дискуссия по теме «Организационные вопросы работы саморегулирования деятельности соотечественников на территории Португалии».</text:p>
      <text:p text:style-name="Text_20_body">На форуме рассмотрены итоги работы КСОРС за последние три года и сформирован его состав на предстоящий период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ds.mos.ru/presscenter/news/detail/8367643.html" office:name=""><text:span text:style-name="Definition">http://mosds.mos.ru/presscenter/news/detail/8367643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9:58:31Z</meta:creation-date>
    <dc:date>2023-05-24T19:58:31Z</dc:date>
  </office:meta>
</office:document-meta>
</file>