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нига-юной-соотечественницы-из-малайзии-передана-в-мдс"/>Книга юной соотечественницы из Малайзии передана в МДС<text:bookmark-end text:name="книга-юной-соотечественницы-из-малайзии-передана-в-мдс"/></text:h>
      <text:p text:style-name="First_20_paragraph">21.10.2021</text:p>
      <text:p text:style-name="Text_20_body">Книга юной соотечественницы из Малайзии Амиры Чулковой передана в Московский Дом соотечественника (МДС).</text:p>
      <text:p text:style-name="Text_20_body">Книгу «Шесть раз кошмар» первому заместителю Директора МДС Юрию Ильичу Каплуну передала Любовь Анатольевна Яковлева, бабушка Амиры.</text:p>
      <text:p text:style-name="Text_20_body">Любовь Яковлева рассказала о создании этого произведения, творческих и образовательных планах Амиры, выразила признательность МДС за поддержку юной писательницы.</text:p>
      <text:p text:style-name="Text_20_body">Юрий Каплун отметил, что Департамент внешнеэкономических и международных связей города Москвы, Московский Дом соотечественника большое внимание уделяют работе с молодыми представителями диаспоры, всегда рады оказать содействие в реализации творческого потенциала молодых соотечественников.</text:p>
      <text:p text:style-name="Text_20_body">Ранее сайт МДС <text:a xlink:type="simple" xlink:href="https://mosds.mos.ru/presscenter/news/detail/10302548.html" office:name=""><text:span text:style-name="Definition">рассказал</text:span></text:a> о книге юной соотечественницей из Малайзии Амирой Чулковой. Произведение на русском языке «Шесть раз кошмар» доступно в Московском Доме книги на Новом Арбате.</text:p>
      <text:p text:style-name="Text_20_body"><text:line-break/></text:p>
      <text:p text:style-name="Text_20_body">Адрес страницы: <text:a xlink:type="simple" xlink:href="http://mosds.mos.ru/presscenter/news/detail/10343462.html" office:name=""><text:span text:style-name="Definition">http://mosds.mos.ru/presscenter/news/detail/10343462.html</text:span></text:a></text:p>
      <text:p text:style-name="Text_20_body"><text:a xlink:type="simple" xlink:href="http://mosds.mos.ru" office:name=""><text:span text:style-name="Definition">ГКУ города Москвы «Центр гуманитарного и делового сотрудничества с соотечественниками за рубежом - Московский дом соотечественник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20:24:35Z</meta:creation-date>
    <dc:date>2023-09-27T20:24:35Z</dc:date>
  </office:meta>
</office:document-meta>
</file>