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ы-победители-конкурса-москва-в-сердце-каждого"/>Объявлены победители конкурса «Москва в сердце каждого»<text:bookmark-end text:name="объявлены-победители-конкурса-москва-в-сердце-каждого"/></text:h>
      <text:p text:style-name="First_20_paragraph">21.10.2021</text:p>
      <text:p text:style-name="Text_20_body">Названы имена победителей Международного конкурса детского творчества «Москва в сердце каждого». Торжественная церемония прошла 20 октября в режиме онлайн-трансляции с участием членов жюри и почетных гостей. На связь со студией вышли участники конкурса – юные представители зарубежной диаспоры, их родители и соотечественники из разных стран мира.</text:p>
      <text:p text:style-name="Text_20_body">Конкурс «Москва в сердце каждого» стартовал 31 мая. Развитие творческих способностей юных соотечественников за рубежом, сохранение культурных традиций, привлечение внимания к культуре и истории Москвы, укрепление международных связей – такие задачи ставили перед собой организаторы конкурса. Организаторами выступили Правительство Москвы, Департамент внешнеэкономических и международных связей (ДВМС) города Москвы и Московский дом соотечественника (МДС).</text:p>
      <text:p text:style-name="Text_20_body">Юные участники могли проявить себя в любом из трёх направлений - подготовить рисунок на тему: «Москва глазами детей», написать и прочитать собственное стихотворение в номинации «Художественное слово «Москва – сердце Родины моей», исполнить песню в рамках номинации «Вокальное мастерство «И вспомню о Москве…»</text:p>
      <text:p text:style-name="Text_20_body">На конкурс поступило 232 работы из 49 стран. Жюри, в состав которого вошли представители Департамента по работе с соотечественниками за рубежом МИД России, московского правительства, заслуженные деятели культуры искусства, <text:a xlink:type="simple" xlink:href="https://mosds.mos.ru/presscenter/news/detail/10325264.html?sphrase_id=411673490" office:name=""><text:span text:style-name="Definition">выбрало</text:span></text:a> лучшие работы. Жюри определило победителей в каждой номинации по двум возрастным группам: 7-12 лет и 13-17 лет, а также отдельно отметило нескольких участников.</text:p>
      <text:p text:style-name="Text_20_body">Призы победителям будут направлены по почте.</text:p>
      <text:p text:style-name="Text_20_body">Имена победителей конкурса также будут обнародованы позже.</text:p>
      <text:p text:style-name="Text_20_body"><text:line-break/></text:p>
      <text:p text:style-name="Text_20_body">Адрес страницы: <text:a xlink:type="simple" xlink:href="http://mosds.mos.ru/presscenter/news/detail/10340975.html" office:name=""><text:span text:style-name="Definition">http://mosds.mos.ru/presscenter/news/detail/10340975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22:35:29Z</meta:creation-date>
    <dc:date>2023-05-19T22:35:29Z</dc:date>
  </office:meta>
</office:document-meta>
</file>