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ушкинская-карта-позволит-молодым-россиянам-бесплатно-посетить-музея-театры"/>«Пушкинская карта» позволит молодым россиянам бесплатно посетить музея театры<text:bookmark-end text:name="пушкинская-карта-позволит-молодым-россиянам-бесплатно-посетить-музея-театры"/></text:h>
      <text:p text:style-name="First_20_paragraph">02.09.2021</text:p>
      <text:p text:style-name="Text_20_body">Стартовала всероссийская программа «Пушкинская карта». В ее рамках каждый гражданин России в возрасте от 14 до 22 лет может отправить через портал госуслуг заявку, зарегистрироваться в мобильном приложении «Госуслуги.Культура» и получить именную электронную карту. На эту карту государство раз в год будет переводить определённую сумму для покупки билетов в музеи, театры и галереи России, сообщила пресс-служба кабинета министров.</text:p>
      <text:p text:style-name="Text_20_body">На «Пушкинскую карту» можно купить только билет в музей, театр или галерею, рассказала заместитель Председателя Правительства Татьяна Голикова на презентации программы в Государственном музее изобразительных искусств имени А.С.Пушкина.</text:p>
      <text:p text:style-name="Text_20_body">Те, кто получит «Пушкинскую карту» в этом году, смогут потратить по 31 декабря 3 тыс. рублей. Номинал карты в 2022 году составит 5 тыс. рублей. 1 января каждого года государство будет класть на «Пушкинскую карту» новые деньги – и так до того дня, когда молодому человеку исполнится 23 года.</text:p>
      <text:p text:style-name="Text_20_body">На данный момент в России около 13 млн молодых людей в возрасте от 14 до 22 лет. Именно они будут голосовать своим решением, в какие учреждения культуры им ходить.</text:p>
      <text:p text:style-name="Text_20_body">На сегодняшний день к программе подключилось 1354 учреждения культуры из 85 регионов России. Это - театры, музеи, концертные площадки, библиотеки и творческие образовательные организации.</text:p>
      <text:p text:style-name="Text_20_body">Среди учреждений культуры, которые подключились к проекту, Большой театр, Мариинский театр, Государственный музей изобразительных искусств имени А.С.Пушкина, Третьяковская галерея, Российский государственный академический театр драмы имени Фёдора Волкова, Государственный музей-заповедник «Ростовский кремль», Саратовский государственный художественный музей им. А.Н.Радищева.</text:p>
      <text:p text:style-name="Text_20_body">Подробная афиша мероприятий будет размещена на портале «Культура.рф» и в приложении «Госуслуги.Культура». Мероприятия в рамках программы можно будет посетить не только в регионах проживания, но и по всей стране.</text:p>
      <text:p text:style-name="Text_20_body">Чтобы выпустить виртуальную «Пушкинскую карту», нужно иметь подтверждённую запись на портале госуслуг. Так, из 13 млн человек, которые потенциально могут воспользоваться услугой, такая есть более чем у 7 млн пользователей.</text:p>
      <text:p text:style-name="Text_20_body">Для популяризации «Пушкинской карты» до конца года в школах, вузах, колледжах в разных регионах страны пройдет серия мероприятий, на которых расскажут, как выпустить карту, купить билеты, сделать коллективный заказ.</text:p>
      <text:p text:style-name="Text_20_body"><text:span text:style-name="T1">Фото: пресс-служба Правительства РФ</text:span></text:p>
      <text:p text:style-name="Text_20_body"><text:line-break/></text:p>
      <text:p text:style-name="Text_20_body">Адрес страницы: <text:a xlink:type="simple" xlink:href="http://mosds.mos.ru/presscenter/news/detail/10225709.html" office:name=""><text:span text:style-name="Definition">http://mosds.mos.ru/presscenter/news/detail/10225709.html</text:span></text:a></text:p>
      <text:p text:style-name="Text_20_body"><text:a xlink:type="simple" xlink:href="http://mosds.mos.ru" office:name=""><text:span text:style-name="Definition">ГКУ города Москвы «Центр гуманитарного и делового сотрудничества с соотечественниками за рубежом - Московский дом соотечественник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31T12:43:16Z</meta:creation-date>
    <dc:date>2024-07-31T12:43:16Z</dc:date>
  </office:meta>
</office:document-meta>
</file>