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с-директором-дрз-виктором-москвиным-прошла-в-иностранке"/>Встреча с директором ДРЗ Виктором Москвиным прошла в «Иностранке»<text:bookmark-end text:name="встреча-с-директором-дрз-виктором-москвиным-прошла-в-иностранке"/></text:h>
      <text:p text:style-name="First_20_paragraph">24.06.2021</text:p>
      <text:p text:style-name="Text_20_body">Во Всероссийской государственной библиотеке иностранной литературы им. М.И.Рудомино (ВГБИЛ) прошла встреча с директором Дома русского зарубежья (ДРЗ) Виктором Александровичем Москвиным.</text:p>
      <text:p text:style-name="Text_20_body">К юбилейному году, своему 100-летию, Библиотека иностранной литературы инициировала проект «Люди и книги “Иностранки”», и на этот раз гостем встречи стал Виктор Москвин, проработавший в «Иностранке» десять лет, с 1982 по 1992 год, прошедший путь от рядового сотрудника до заместителя генерального директора.</text:p>
      <text:p text:style-name="Text_20_body">Встречу провел Мигель Паласио, заместитель генерального директора Библиотеки иностранной литературы по межрегиональному и международному сотрудничеству. Во встрече также принял участие генеральный директор Библиотеки иностранной литературы Павел Кузьмин.</text:p>
      <text:p text:style-name="Text_20_body">В творческой биографии Виктора Москвина — три главных места работы, за которыми просматривается неслучайное единство:</text:p>
      <text:p text:style-name="Text_20_body">- Библиотека иностранной литературы им. М.И.Рудомино;</text:p>
      <text:p text:style-name="Text_20_body">- Издательство «Русский путь»;</text:p>
      <text:p text:style-name="Text_20_body">- Дом русского зарубежья им. А.Солженицына.</text:p>
      <text:p text:style-name="Text_20_body">Знаменательной вехой стала выставка парижского русского издательства «YMCA-Press», одним из инициаторов и организаторов которой был Виктор Александрович (ВГБИЛ, 1990). Знакомство и впоследствии дружба с директором издательства «YMCA-Press», профессором Никитой Струве, ставшим соратником и единомышленником, сделали возможным следующий этап — создание издательства «Русский путь» (1991).</text:p>
      <text:p text:style-name="Text_20_body">Встреча с Солженицыными, Александром Исаевичем и Наталией Дмитриевной, в 1994 году вернувшимися в Россию, стала определяющим импульсом к открытию год спустя Общедоступной библиотеки-фонда «Русское зарубежье», с 2009 года получившей название «Дом русского зарубежья имени Александра Солженицына».</text:p>
      <text:p text:style-name="Text_20_body"><text:a xlink:type="simple" xlink:href="https://www.culture.ru/live/broadcast/15991/sokhranyaya-svyaz-vremen" office:name=""><text:span text:style-name="Definition">Запись встречи на портале «Культура.рф»</text:span></text:a></text:p>
      <text:p text:style-name="Text_20_body"><text:span text:style-name="T1">Государственное бюджетное учреждение культуры города Москвы «Дом русского зарубежья имени Александра Солженицына» — уникальный комплекс, состоящий из музея, архива, библиотеки, научно-исследовательского, информационно-издательского и культурно-просветительского центров, чья деятельность нацелена на сосредоточение и изучение культурного наследия русского зарубежья, развитию отношений и укреплению связей с соотечественниками за пределами России.</text:span></text:p>
      <text:p text:style-name="Text_20_body"><text:line-break/></text:p>
      <text:p text:style-name="Text_20_body">Адрес страницы: <text:a xlink:type="simple" xlink:href="http://mosds.mos.ru/presscenter/news/detail/10055545.html" office:name=""><text:span text:style-name="Definition">http://mosds.mos.ru/presscenter/news/detail/10055545.html</text:span></text:a></text:p>
      <text:p text:style-name="Text_20_body"><text:a xlink:type="simple" xlink:href="http://mosds.mos.ru" office:name=""><text:span text:style-name="Definition">ГКУ города Москвы «Центр гуманитарного и делового сотрудничества с соотечественниками за рубежом - Московский дом соотечественник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7T19:57:21Z</meta:creation-date>
    <dc:date>2023-09-27T19:57:21Z</dc:date>
  </office:meta>
</office:document-meta>
</file>