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отечественники-в-тунисе-провели-памятное-мероприятие"/>Соотечественники в Тунисе провели памятное мероприятие<text:bookmark-end text:name="соотечественники-в-тунисе-провели-памятное-мероприятие"/></text:h>
      <text:p text:style-name="First_20_paragraph">22.06.2021</text:p>
      <text:p text:style-name="Text_20_body">Координационный совет организаций российских соотечественников в Тунисе (КСОРС Туниса) при поддержке Посольства России в Тунисе организовал памятное мероприятие, посвященное 80-летию со дня начала Великой Отечественной войны и 76-летию Великой Победы.</text:p>
      <text:p text:style-name="Text_20_body">Мероприятие включало торжественную часть, детский фестиваль, акции «Свеча памяти» и «Бессмертный полк», выставку фотографий военных лет.</text:p>
      <text:p text:style-name="Text_20_body">С приветственным словом выступили Посол России в Тунисе С.А. Николаев, помощник военного атташе Посольства РФ в Тунисе А.В. Ларионов, член Всемирного координационного совета российских соотечественников (ВКС) Н.Е. Купча, вице-президент Ассоциации выпускников советских и российских вузов М. Аоуни.</text:p>
      <text:p text:style-name="Text_20_body">Проведение мероприятия в г. Сус позволило привлечь широкий круг соотечественников из регионов Туниса.</text:p>
      <text:p text:style-name="Text_20_body">В фестивале приняли участие дети соотечественников и тунисские друзья из Туниса, Бизерты, Хаммамета, Сусса и Монастира.</text:p>
      <text:p text:style-name="Text_20_body">Балетная школа им. С. Дягилева под руководством Инны Бушнак подготовила красочные сценические композиции «Завтра была война» и «Память».</text:p>
      <text:p text:style-name="Text_20_body">Была представлена танцевальная композиция под песню композитора Яна Френкеля на стихи Расула Гамзатова «Журавли», которую на арабском языке исполнил известный и тунисский певец и композитор Лотфи Бушнак.</text:p>
      <text:p text:style-name="Text_20_body">«Случайный вальс» исполнили Майя Диби и Михаил Жалель из г. Хаммамета. София Бушнак (г. Тунис) прочла стихотворение О. Киевской «Баллада о матери».</text:p>
      <text:p text:style-name="Text_20_body">Ученицы Центра развития человека «Планета AZ» под руководством Анны Заремба (г. Хаммамет) исполнили композицию «Мир без войны - дети земли», в заключении которой зажги свечи. Акция «Свеча памяти» была поддержана ребятами детско-юношеской команды «Адмирал».</text:p>
      <text:p text:style-name="Text_20_body">Ведущей выступила руководитель Культурно-образовательного центра «Славянка» и директор русской школы выходного дня «Мозаика» в городе Сусс Юлия Николаева.</text:p>
      <text:p text:style-name="Text_20_body">Наталия Купча, координатор в Тунисе международного общественного движения «Бессмертный полк», дала старт акции. В шествии приняло участие более 100 человек, пройдя колонной с 60 портретами героев – участников Великой Отечественной войны, жителей блокадного Ленинграда и тружеников тыла.</text:p>
      <text:p text:style-name="Text_20_body">Мероприятие закончилось дружеским обедом, на протяжении которого российские соотечественники и их тунисские друзья пели песни военных лет.</text:p>
      <text:p text:style-name="Text_20_body"><text:line-break/></text:p>
      <text:p text:style-name="Text_20_body">Адрес страницы: <text:a xlink:type="simple" xlink:href="http://mosds.mos.ru/presscenter/news/detail/10048999.html" office:name=""><text:span text:style-name="Definition">http://mosds.mos.ru/presscenter/news/detail/10048999.html</text:span></text:a></text:p>
      <text:p text:style-name="Text_20_body"><text:a xlink:type="simple" xlink:href="http://mosds.mos.ru" office:name=""><text:span text:style-name="Definition">ГКУ города Москвы «Центр гуманитарного и делового сотрудничества с соотечественниками за рубежом - Московский дом соотечественник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2:17:26Z</meta:creation-date>
    <dc:date>2023-05-17T12:17:26Z</dc:date>
  </office:meta>
</office:document-meta>
</file>