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ители-мдс-примут-участие-в-международном-форуме-приуроченном-к-80-летию-начала-войны"/>Представители МДС примут участие в международном форуме, приуроченном к 80-летию начала войны<text:bookmark-end text:name="представители-мдс-примут-участие-в-международном-форуме-приуроченном-к-80-летию-начала-войны"/></text:h>
      <text:p text:style-name="First_20_paragraph">17.06.2021</text:p>
      <text:p text:style-name="Text_20_body">С 19 по 23 июня в Республике Беларусь пройдет Международный форум российских соотечественников, приуроченный к 80-летию начала Великой Отечественной войны «22 июня 1941 года. Победа будет за нами». В мероприятии примут участие заместитель Директора Московского Дома соотечественника (МДС) Анна Колесникова и ведущий специалист по связям с общественностью Михаил Клишин. На открытии форума выступит заместитель руководителя Департамента внешнеэкономических и международных связей города Москвы Игорь Ткач.</text:p>
      <text:p text:style-name="Text_20_body">В рамках мероприятия запланированы дискуссия «Консолидация соотечественного движения и борьба с фальсификацией истории», пленарное заседание «Преемственность поколений: борьба за историческую правду», а также работа по секциям. Модераторами секции «80-летие начала войны: историческая память и современность» выступят Анна Колесникова и заместитель председателя КСОРС Беларуси Сергей Лущ.</text:p>
      <text:p text:style-name="Text_20_body">Делегаты форума посетят мемориальный музей под открытым небом «Аллея памяти», а также Брестскую крепость, где примут участие в митинге-реквиеме с возложением цветов. В заключительный день Правительством Москвы будет организован концерт арт-группы SOPRANO Турецкого в Доме Москвы в Минске.</text:p>
      <text:p text:style-name="Text_20_body">Фото: Постоянный комитет СГ</text:p>
      <text:p text:style-name="Text_20_body"><text:line-break/></text:p>
      <text:p text:style-name="Text_20_body">Адрес страницы: <text:a xlink:type="simple" xlink:href="http://mosds.mos.ru/presscenter/news/detail/10039359.html" office:name=""><text:span text:style-name="Definition">http://mosds.mos.ru/presscenter/news/detail/10039359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23:48:24Z</meta:creation-date>
    <dc:date>2023-08-10T23:48:24Z</dc:date>
  </office:meta>
</office:document-meta>
</file>