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усский-дом-в-брюсселе-приглашает-на-международную-конференцию-и-мемориальный-вечер"/>Русский дом в Брюсселе приглашает на международную конференцию и мемориальный вечер<text:bookmark-end text:name="русский-дом-в-брюсселе-приглашает-на-международную-конференцию-и-мемориальный-вечер"/></text:h>
      <text:p text:style-name="First_20_paragraph">16.06.2021</text:p>
      <text:p text:style-name="Text_20_body">Международная конференция «Общая историческая память: движение Сопротивления» состоится на виртуальной платформе Русского дома в Брюсселе 21 июня.</text:p>
      <text:p text:style-name="Text_20_body">В мероприятии, посвященном 80-летию начала Великой Отечественной войны, примут участие российские и бельгийские историки и партнерские муниципалитеты двух стран.</text:p>
      <text:p text:style-name="Text_20_body">На конференции будет представлена информация о бельгийском Сопротивлении в годы Второй мировой войны, об участии в нем русских солдат и офицеров.</text:p>
      <text:p text:style-name="Text_20_body">Регистрация: <text:a xlink:type="simple" xlink:href="https://ru.rushouse.be/post/dvijenie-soprotivlenia-rus" office:name=""><text:span text:style-name="Definition">https://ru.rushouse.be/post/dvijenie-soprotivlenia-rus</text:span></text:a></text:p>
      <text:p text:style-name="Text_20_body">А 22 июня в Русском доме в Брюсселе состоится мемориальный вечер «Зажги свечу памяти». Его участники поделятся рассказами о том, как начало войны изменило жизнь его семьи.</text:p>
      <text:p text:style-name="Text_20_body">Регистрация: <text:a xlink:type="simple" xlink:href="https://ru.rushouse.be/post/zajgi-svechu-pamiati" office:name=""><text:span text:style-name="Definition">https://ru.rushouse.be/post/zajgi-svechu-pamiati</text:span></text:a></text:p>
      <text:p text:style-name="Text_20_body"><text:line-break/></text:p>
      <text:p text:style-name="Text_20_body">Адрес страницы: <text:a xlink:type="simple" xlink:href="http://mosds.mos.ru/presscenter/news/detail/10035149.html" office:name=""><text:span text:style-name="Definition">http://mosds.mos.ru/presscenter/news/detail/10035149.html</text:span></text:a></text:p>
      <text:p text:style-name="Text_20_body"><text:a xlink:type="simple" xlink:href="http://mosds.mos.ru" office:name=""><text:span text:style-name="Definition">ГКУ города Москвы «Центр гуманитарного и делового сотрудничества с соотечественниками за рубежом - Московский дом соотечественник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7T13:46:56Z</meta:creation-date>
    <dc:date>2023-09-27T13:46:56Z</dc:date>
  </office:meta>
</office:document-meta>
</file>